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13545   " office:value-type="string">
            <text:p>13545 <text:s text:c="2"/></text:p>
          </table:table-cell>
          <table:table-cell office:string-value="TGT GR" office:value-type="string">
            <text:p>TGT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0" office:value-type="string">
            <text:p>1350000</text:p>
          </table:table-cell>
          <table:table-cell office:string-value="1000000" office:value-type="string">
            <text:p>1000000</text:p>
          </table:table-cell>
          <table:table-cell office:string-value="239497" office:value-type="string">
            <text:p>239497</text:p>
          </table:table-cell>
          <table:table-cell office:string-value="760503" office:value-type="string">
            <text:p>760503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6" office:value-type="string">
            <text:p>13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546   " office:value-type="string">
            <text:p>13546 <text:s text:c="2"/></text:p>
          </table:table-cell>
          <table:table-cell office:string-value="TGC GR" office:value-type="string">
            <text:p>TGC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0" office:value-type="string">
            <text:p>1350000</text:p>
          </table:table-cell>
          <table:table-cell office:string-value="1000000" office:value-type="string">
            <text:p>1000000</text:p>
          </table:table-cell>
          <table:table-cell office:string-value="34811" office:value-type="string">
            <text:p>34811</text:p>
          </table:table-cell>
          <table:table-cell office:string-value="965189" office:value-type="string">
            <text:p>965189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50" office:value-type="string">
            <text:p>1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Due to operational constraints, the point is being limited to 50,000" office:value-type="string">
            <text:p>Due to operational constraints, the point is being limited to 50,000</text:p>
          </table:table-cell>
        </table:table-row>
        <table:table-row>
          <table:table-cell office:string-value="13547   " office:value-type="string">
            <text:p>13547 <text:s text:c="2"/></text:p>
          </table:table-cell>
          <table:table-cell office:string-value="ANR GR" office:value-type="string">
            <text:p>AN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0" office:value-type="string">
            <text:p>1350000</text:p>
          </table:table-cell>
          <table:table-cell office:string-value="1000000" office:value-type="string">
            <text:p>1000000</text:p>
          </table:table-cell>
          <table:table-cell office:string-value="62268" office:value-type="string">
            <text:p>62268</text:p>
          </table:table-cell>
          <table:table-cell office:string-value="937732" office:value-type="string">
            <text:p>937732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5" office:value-type="string">
            <text:p>1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548   " office:value-type="string">
            <text:p>13548 <text:s text:c="2"/></text:p>
          </table:table-cell>
          <table:table-cell office:string-value="CGT GR" office:value-type="string">
            <text:p>CGT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0" office:value-type="string">
            <text:p>1400000</text:p>
          </table:table-cell>
          <table:table-cell office:string-value="1400000" office:value-type="string">
            <text:p>1400000</text:p>
          </table:table-cell>
          <table:table-cell office:string-value="9741" office:value-type="string">
            <text:p>9741</text:p>
          </table:table-cell>
          <table:table-cell office:string-value="1390259" office:value-type="string">
            <text:p>1390259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Columbia Gulf Transmission LLC" office:value-type="string">
            <text:p>Columbia Gulf Transmission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548   " office:value-type="string">
            <text:p>13548 <text:s text:c="2"/></text:p>
          </table:table-cell>
          <table:table-cell office:string-value="CGT GR" office:value-type="string">
            <text:p>CGT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0" office:value-type="string">
            <text:p>1400000</text:p>
          </table:table-cell>
          <table:table-cell office:string-value="1400000" office:value-type="string">
            <text:p>1400000</text:p>
          </table:table-cell>
          <table:table-cell office:string-value="0" office:value-type="string">
            <text:p>0</text:p>
          </table:table-cell>
          <table:table-cell office:string-value="1400000" office:value-type="string">
            <text:p>140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Columbia Gulf Transmission LLC" office:value-type="string">
            <text:p>Columbia Gulf Transmission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793   " office:value-type="string">
            <text:p>13793 <text:s text:c="2"/></text:p>
          </table:table-cell>
          <table:table-cell office:string-value="East TX EGT" office:value-type="string">
            <text:p>East TX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0" office:value-type="string">
            <text:p>0</text:p>
          </table:table-cell>
          <table:table-cell office:string-value="100" office:value-type="string">
            <text:p>1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15  " office:value-type="string">
            <text:p>220015 <text:s text:c="1"/></text:p>
          </table:table-cell>
          <table:table-cell office:string-value="Eastrans DCP Carthage GR" office:value-type="string">
            <text:p>Eastrans DCP Carthage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60000" office:value-type="string">
            <text:p>560000</text:p>
          </table:table-cell>
          <table:table-cell office:string-value="500000" office:value-type="string">
            <text:p>500000</text:p>
          </table:table-cell>
          <table:table-cell office:string-value="15000" office:value-type="string">
            <text:p>15000</text:p>
          </table:table-cell>
          <table:table-cell office:string-value="485000" office:value-type="string">
            <text:p>485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VMH Gas, LLC" office:value-type="string">
            <text:p>VMH Gas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20  " office:value-type="string">
            <text:p>220020 <text:s text:c="1"/></text:p>
          </table:table-cell>
          <table:table-cell office:string-value="Midcoast DD to GR" office:value-type="string">
            <text:p>Midcoast DD to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225" office:value-type="string">
            <text:p>5225</text:p>
          </table:table-cell>
          <table:table-cell office:string-value="494775" office:value-type="string">
            <text:p>494775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Midcoast Pipelines (East Texas) LP" office:value-type="string">
            <text:p>Midcoast Pipelines (East Texas)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25  " office:value-type="string">
            <text:p>220025 <text:s text:c="1"/></text:p>
          </table:table-cell>
          <table:table-cell office:string-value="Marlin Midstream" office:value-type="string">
            <text:p>Marlin Midstrea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1000" office:value-type="string">
            <text:p>141000</text:p>
          </table:table-cell>
          <table:table-cell office:string-value="100000" office:value-type="string">
            <text:p>100000</text:p>
          </table:table-cell>
          <table:table-cell office:string-value="16600" office:value-type="string">
            <text:p>16600</text:p>
          </table:table-cell>
          <table:table-cell office:string-value="83400" office:value-type="string">
            <text:p>834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40  " office:value-type="string">
            <text:p>220040 <text:s text:c="1"/></text:p>
          </table:table-cell>
          <table:table-cell office:string-value="EMP Waskom Plant ST-21 GR" office:value-type="string">
            <text:p>EMP Waskom Plant ST-21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7346" office:value-type="string">
            <text:p>247346</text:p>
          </table:table-cell>
          <table:table-cell office:string-value="247346" office:value-type="string">
            <text:p>247346</text:p>
          </table:table-cell>
          <table:table-cell office:string-value="4522" office:value-type="string">
            <text:p>4522</text:p>
          </table:table-cell>
          <table:table-cell office:string-value="242824" office:value-type="string">
            <text:p>242824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50  " office:value-type="string">
            <text:p>220050 <text:s text:c="1"/></text:p>
          </table:table-cell>
          <table:table-cell office:string-value="Markwest East TX GR" office:value-type="string">
            <text:p>Markwest East TX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6596" office:value-type="string">
            <text:p>256596</text:p>
          </table:table-cell>
          <table:table-cell office:string-value="250000" office:value-type="string">
            <text:p>250000</text:p>
          </table:table-cell>
          <table:table-cell office:string-value="24300" office:value-type="string">
            <text:p>24300</text:p>
          </table:table-cell>
          <table:table-cell office:string-value="225700" office:value-type="string">
            <text:p>2257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Markwest Energy East Texas Gas Company" office:value-type="string">
            <text:p>Markwest Energy East Texas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090  " office:value-type="string">
            <text:p>220090 <text:s text:c="1"/></text:p>
          </table:table-cell>
          <table:table-cell office:string-value="TGG @ DeSoto" office:value-type="string">
            <text:p>TGG @ DeSot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0000" office:value-type="string">
            <text:p>270000</text:p>
          </table:table-cell>
          <table:table-cell office:string-value="270000" office:value-type="string">
            <text:p>270000</text:p>
          </table:table-cell>
          <table:table-cell office:string-value="0" office:value-type="string">
            <text:p>0</text:p>
          </table:table-cell>
          <table:table-cell office:string-value="270000" office:value-type="string">
            <text:p>27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 SOTO" office:value-type="string">
            <text:p>DE SOTO</text:p>
          </table:table-cell>
          <table:table-cell office:string-value="TGG Pipeline, LTD" office:value-type="string">
            <text:p>TGG Pipeline, LTD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7" office:value-type="string">
            <text:p>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20325  " office:value-type="string">
            <text:p>220325 <text:s text:c="1"/></text:p>
          </table:table-cell>
          <table:table-cell office:string-value="Kinderhawk GR IC" office:value-type="string">
            <text:p>Kinderhawk GR I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81548" office:value-type="string">
            <text:p>81548</text:p>
          </table:table-cell>
          <table:table-cell office:string-value="128452" office:value-type="string">
            <text:p>128452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KinderHawk Field Services LLC" office:value-type="string">
            <text:p>KinderHawk Field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018   " office:value-type="string">
            <text:p>29018 <text:s text:c="2"/></text:p>
          </table:table-cell>
          <table:table-cell office:string-value="Rockcliff D CRP GR" office:value-type="string">
            <text:p>Rockcliff D CRP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0" office:value-type="string">
            <text:p>0</text:p>
          </table:table-cell>
          <table:table-cell office:string-value="100000" office:value-type="string">
            <text:p>10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0706  " office:value-type="string">
            <text:p>290706 <text:s text:c="1"/></text:p>
          </table:table-cell>
          <table:table-cell office:string-value="Rockcliff Z CRP GR" office:value-type="string">
            <text:p>Rockcliff Z CRP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Gemini Carthage Pipeline, LLC" office:value-type="string">
            <text:p>Gemini Carthage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010  " office:value-type="string">
            <text:p>291010 <text:s text:c="1"/></text:p>
          </table:table-cell>
          <table:table-cell office:string-value="Gemini Panola GR" office:value-type="string">
            <text:p>Gemini Panola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56000" office:value-type="string">
            <text:p>956000</text:p>
          </table:table-cell>
          <table:table-cell office:string-value="800000" office:value-type="string">
            <text:p>800000</text:p>
          </table:table-cell>
          <table:table-cell office:string-value="481544" office:value-type="string">
            <text:p>481544</text:p>
          </table:table-cell>
          <table:table-cell office:string-value="318456" office:value-type="string">
            <text:p>318456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Gemini Carthage Pipeline, LLC" office:value-type="string">
            <text:p>Gemini Carthage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" office:value-type="string">
            <text:p>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239  " office:value-type="string">
            <text:p>291239 <text:s text:c="1"/></text:p>
          </table:table-cell>
          <table:table-cell office:string-value="EGT @ NT-2" office:value-type="string">
            <text:p>EGT @ NT-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9682" office:value-type="string">
            <text:p>9682</text:p>
          </table:table-cell>
          <table:table-cell office:string-value="55318" office:value-type="string">
            <text:p>55318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" office:value-type="string">
            <text:p>17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856  " office:value-type="string">
            <text:p>291856 <text:s text:c="1"/></text:p>
          </table:table-cell>
          <table:table-cell office:string-value="EGT Delhi" office:value-type="string">
            <text:p>EGT Delhi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0" office:value-type="string">
            <text:p>0</text:p>
          </table:table-cell>
          <table:table-cell office:string-value="160000" office:value-type="string">
            <text:p>160000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0" office:value-type="string">
            <text:p>17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1856  " office:value-type="string">
            <text:p>291856 <text:s text:c="1"/></text:p>
          </table:table-cell>
          <table:table-cell office:string-value="EGT Delhi" office:value-type="string">
            <text:p>EGT Delh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391000" office:value-type="string">
            <text:p>391000</text:p>
          </table:table-cell>
          <table:table-cell office:string-value="52447" office:value-type="string">
            <text:p>52447</text:p>
          </table:table-cell>
          <table:table-cell office:string-value="338553" office:value-type="string">
            <text:p>338553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0" office:value-type="string">
            <text:p>17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272  " office:value-type="string">
            <text:p>292272 <text:s text:c="1"/></text:p>
          </table:table-cell>
          <table:table-cell office:string-value="EGT @ LIM-3" office:value-type="string">
            <text:p>EGT @ LIM-3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7201" office:value-type="string">
            <text:p>7201</text:p>
          </table:table-cell>
          <table:table-cell office:string-value="57799" office:value-type="string">
            <text:p>57799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DE SOTO" office:value-type="string">
            <text:p>DE SOTO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0" office:value-type="string">
            <text:p>4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279  " office:value-type="string">
            <text:p>292279 <text:s text:c="1"/></text:p>
          </table:table-cell>
          <table:table-cell office:string-value="EGT @ CP-3" office:value-type="string">
            <text:p>EGT @ CP-3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300" office:value-type="string">
            <text:p>300</text:p>
          </table:table-cell>
          <table:table-cell office:string-value="199700" office:value-type="string">
            <text:p>1997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475  " office:value-type="string">
            <text:p>292475 <text:s text:c="1"/></text:p>
          </table:table-cell>
          <table:table-cell office:string-value="Performance Proppants " office:value-type="string">
            <text:p>Performance Proppant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00" office:value-type="string">
            <text:p>3600</text:p>
          </table:table-cell>
          <table:table-cell office:string-value="3600" office:value-type="string">
            <text:p>3600</text:p>
          </table:table-cell>
          <table:table-cell office:string-value="0" office:value-type="string">
            <text:p>0</text:p>
          </table:table-cell>
          <table:table-cell office:string-value="3600" office:value-type="string">
            <text:p>3600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Performance Proppants, LLC" office:value-type="string">
            <text:p>Performance Proppan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545  " office:value-type="string">
            <text:p>292545 <text:s text:c="1"/></text:p>
          </table:table-cell>
          <table:table-cell office:string-value="Trunkline @ Vinton" office:value-type="string">
            <text:p>Trunkline @ Vin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0" office:value-type="string">
            <text:p>900000</text:p>
          </table:table-cell>
          <table:table-cell office:string-value="900000" office:value-type="string">
            <text:p>900000</text:p>
          </table:table-cell>
          <table:table-cell office:string-value="554322" office:value-type="string">
            <text:p>554322</text:p>
          </table:table-cell>
          <table:table-cell office:string-value="345678" office:value-type="string">
            <text:p>345678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16  " office:value-type="string">
            <text:p>292616 <text:s text:c="1"/></text:p>
          </table:table-cell>
          <table:table-cell office:string-value="EGT Monument" office:value-type="string">
            <text:p>EGT Monume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0" office:value-type="string">
            <text:p>0</text:p>
          </table:table-cell>
          <table:table-cell office:string-value="174000" office:value-type="string">
            <text:p>174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16  " office:value-type="string">
            <text:p>292616 <text:s text:c="1"/></text:p>
          </table:table-cell>
          <table:table-cell office:string-value="EGT Monument" office:value-type="string">
            <text:p>EGT Monume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0" office:value-type="string">
            <text:p>0</text:p>
          </table:table-cell>
          <table:table-cell office:string-value="174000" office:value-type="string">
            <text:p>174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ON" office:value-type="string">
            <text:p>HARRISON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21  " office:value-type="string">
            <text:p>292621 <text:s text:c="1"/></text:p>
          </table:table-cell>
          <table:table-cell office:string-value="EGT RIGS" office:value-type="string">
            <text:p>EGT RIG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2621  " office:value-type="string">
            <text:p>292621 <text:s text:c="1"/></text:p>
          </table:table-cell>
          <table:table-cell office:string-value="EGT RIGS" office:value-type="string">
            <text:p>EGT RIG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" office:value-type="string">
            <text:p>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3123  " office:value-type="string">
            <text:p>293123 <text:s text:c="1"/></text:p>
          </table:table-cell>
          <table:table-cell office:string-value="Ajax Plant" office:value-type="string">
            <text:p>Ajax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259568" office:value-type="string">
            <text:p>259568</text:p>
          </table:table-cell>
          <table:table-cell office:string-value="140432" office:value-type="string">
            <text:p>140432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SOTO" office:value-type="string">
            <text:p>DESOTO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293136  " office:value-type="string">
            <text:p>293136 <text:s text:c="1"/></text:p>
          </table:table-cell>
          <table:table-cell office:string-value="North Holly" office:value-type="string">
            <text:p>North Holl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315666" office:value-type="string">
            <text:p>315666</text:p>
          </table:table-cell>
          <table:table-cell office:string-value="184334" office:value-type="string">
            <text:p>184334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SOTO" office:value-type="string">
            <text:p>DESOTO</text:p>
          </table:table-cell>
          <table:table-cell office:string-value="KinderHawk Field Services LLC" office:value-type="string">
            <text:p>KinderHawk Field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1" office:value-type="string">
            <text:p>31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3198    " office:value-type="string">
            <text:p>3198 <text:s text:c="3"/></text:p>
          </table:table-cell>
          <table:table-cell office:string-value="GSPL Header GR" office:value-type="string">
            <text:p>GSPL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1000" office:value-type="string">
            <text:p>651000</text:p>
          </table:table-cell>
          <table:table-cell office:string-value="426000" office:value-type="string">
            <text:p>426000</text:p>
          </table:table-cell>
          <table:table-cell office:string-value="179039" office:value-type="string">
            <text:p>179039</text:p>
          </table:table-cell>
          <table:table-cell office:string-value="246961" office:value-type="string">
            <text:p>246961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Gulf South Pipeline Company LP" office:value-type="string">
            <text:p>Gulf South Pipe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3201    " office:value-type="string">
            <text:p>3201 <text:s text:c="3"/></text:p>
          </table:table-cell>
          <table:table-cell office:string-value="KN-MEP Header GR" office:value-type="string">
            <text:p>KN-MEP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10226" office:value-type="string">
            <text:p>10226</text:p>
          </table:table-cell>
          <table:table-cell office:string-value="239774" office:value-type="string">
            <text:p>239774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Midcontinent Express Pipeline LLC" office:value-type="string">
            <text:p>Midcontinent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3201    " office:value-type="string">
            <text:p>3201 <text:s text:c="3"/></text:p>
          </table:table-cell>
          <table:table-cell office:string-value="KN-MEP Header GR" office:value-type="string">
            <text:p>KN-MEP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86000" office:value-type="string">
            <text:p>386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Midcontinent Express Pipeline LLC" office:value-type="string">
            <text:p>Midcontinent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57580   " office:value-type="string">
            <text:p>57580 <text:s text:c="2"/></text:p>
          </table:table-cell>
          <table:table-cell office:string-value="Tenn 800 Header GR" office:value-type="string">
            <text:p>Tenn 800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0" office:value-type="string">
            <text:p>650000</text:p>
          </table:table-cell>
          <table:table-cell office:string-value="650000" office:value-type="string">
            <text:p>650000</text:p>
          </table:table-cell>
          <table:table-cell office:string-value="114110" office:value-type="string">
            <text:p>114110</text:p>
          </table:table-cell>
          <table:table-cell office:string-value="535890" office:value-type="string">
            <text:p>53589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77   " office:value-type="string">
            <text:p>80277 <text:s text:c="2"/></text:p>
          </table:table-cell>
          <table:table-cell office:string-value="RAGLEY EXCHANGE - TRANSCO" office:value-type="string">
            <text:p>RAGLEY EXCHANGE - TRAN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Transcontinental Gas Pipe Line Company, LLC" office:value-type="string">
            <text:p>Transcontinental Gas Pipe 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311  " office:value-type="string">
            <text:p>808311 <text:s text:c="1"/></text:p>
          </table:table-cell>
          <table:table-cell office:string-value="Golden Pass Pipeline" office:value-type="string">
            <text:p>Golden Pass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0" office:value-type="string">
            <text:p>2000000</text:p>
          </table:table-cell>
          <table:table-cell office:string-value="2000000" office:value-type="string">
            <text:p>2000000</text:p>
          </table:table-cell>
          <table:table-cell office:string-value="707427" office:value-type="string">
            <text:p>707427</text:p>
          </table:table-cell>
          <table:table-cell office:string-value="1292573" office:value-type="string">
            <text:p>1292573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Golden Pass Pipeline LLC" office:value-type="string">
            <text:p>Golden Pa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5" office:value-type="string">
            <text:p>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62  " office:value-type="string">
            <text:p>808762 <text:s text:c="1"/></text:p>
          </table:table-cell>
          <table:table-cell office:string-value="Acadian Red River GR" office:value-type="string">
            <text:p>Acadian Red Riv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0" office:value-type="string">
            <text:p>510000</text:p>
          </table:table-cell>
          <table:table-cell office:string-value="510000" office:value-type="string">
            <text:p>510000</text:p>
          </table:table-cell>
          <table:table-cell office:string-value="0" office:value-type="string">
            <text:p>0</text:p>
          </table:table-cell>
          <table:table-cell office:string-value="510000" office:value-type="string">
            <text:p>51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8762  " office:value-type="string">
            <text:p>808762 <text:s text:c="1"/></text:p>
          </table:table-cell>
          <table:table-cell office:string-value="Acadian Red River GR" office:value-type="string">
            <text:p>Acadian Red Riv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10000" office:value-type="string">
            <text:p>510000</text:p>
          </table:table-cell>
          <table:table-cell office:string-value="510000" office:value-type="string">
            <text:p>510000</text:p>
          </table:table-cell>
          <table:table-cell office:string-value="1" office:value-type="string">
            <text:p>1</text:p>
          </table:table-cell>
          <table:table-cell office:string-value="509999" office:value-type="string">
            <text:p>509999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0066  " office:value-type="string">
            <text:p>810066 <text:s text:c="1"/></text:p>
          </table:table-cell>
          <table:table-cell office:string-value="Cadeville GR" office:value-type="string">
            <text:p>Cadeville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Cadeville Gas Storage LLC" office:value-type="string">
            <text:p>Cadeville Gas Storag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23" office:value-type="string">
            <text:p>1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0066  " office:value-type="string">
            <text:p>810066 <text:s text:c="1"/></text:p>
          </table:table-cell>
          <table:table-cell office:string-value="Cadeville GR" office:value-type="string">
            <text:p>Cadeville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UACHITA" office:value-type="string">
            <text:p>OUACHITA</text:p>
          </table:table-cell>
          <table:table-cell office:string-value="Cadeville Gas Storage LLC" office:value-type="string">
            <text:p>Cadeville Gas Storag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23" office:value-type="string">
            <text:p>1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17   " office:value-type="string">
            <text:p>81717 <text:s text:c="2"/></text:p>
          </table:table-cell>
          <table:table-cell office:string-value="TETCO (BEAUREGARD PARISH) " office:value-type="string">
            <text:p>TETCO (BEAUREGARD PARISH)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0" office:value-type="string">
            <text:p>-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00  " office:value-type="string">
            <text:p>822000 <text:s text:c="1"/></text:p>
          </table:table-cell>
          <table:table-cell office:string-value="ETC HPL to GR" office:value-type="string">
            <text:p>ETC HPL to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00" office:value-type="string">
            <text:p>180000</text:p>
          </table:table-cell>
          <table:table-cell office:string-value="180000" office:value-type="string">
            <text:p>180000</text:p>
          </table:table-cell>
          <table:table-cell office:string-value="0" office:value-type="string">
            <text:p>0</text:p>
          </table:table-cell>
          <table:table-cell office:string-value="180000" office:value-type="string">
            <text:p>18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00  " office:value-type="string">
            <text:p>822000 <text:s text:c="1"/></text:p>
          </table:table-cell>
          <table:table-cell office:string-value="ETC HPL to GR" office:value-type="string">
            <text:p>ETC HPL to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0" office:value-type="string">
            <text:p>1400000</text:p>
          </table:table-cell>
          <table:table-cell office:string-value="1400000" office:value-type="string">
            <text:p>1400000</text:p>
          </table:table-cell>
          <table:table-cell office:string-value="150513" office:value-type="string">
            <text:p>150513</text:p>
          </table:table-cell>
          <table:table-cell office:string-value="1249487" office:value-type="string">
            <text:p>1249487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33  " office:value-type="string">
            <text:p>822033 <text:s text:c="1"/></text:p>
          </table:table-cell>
          <table:table-cell office:string-value="PVG Storage Header GR" office:value-type="string">
            <text:p>PVG Storage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69349" office:value-type="string">
            <text:p>569349</text:p>
          </table:table-cell>
          <table:table-cell office:string-value="300000" office:value-type="string">
            <text:p>300000</text:p>
          </table:table-cell>
          <table:table-cell office:string-value="0" office:value-type="string">
            <text:p>0</text:p>
          </table:table-cell>
          <table:table-cell office:string-value="300000" office:value-type="string">
            <text:p>300000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Perryville Gas Storage LLC" office:value-type="string">
            <text:p>Perryville Gas Storag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33  " office:value-type="string">
            <text:p>822033 <text:s text:c="1"/></text:p>
          </table:table-cell>
          <table:table-cell office:string-value="PVG Storage Header GR" office:value-type="string">
            <text:p>PVG Storage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9113" office:value-type="string">
            <text:p>709113</text:p>
          </table:table-cell>
          <table:table-cell office:string-value="600000" office:value-type="string">
            <text:p>600000</text:p>
          </table:table-cell>
          <table:table-cell office:string-value="17204" office:value-type="string">
            <text:p>17204</text:p>
          </table:table-cell>
          <table:table-cell office:string-value="582796" office:value-type="string">
            <text:p>582796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Perryville Gas Storage LLC" office:value-type="string">
            <text:p>Perryville Gas Storag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40  " office:value-type="string">
            <text:p>822040 <text:s text:c="1"/></text:p>
          </table:table-cell>
          <table:table-cell office:string-value="Magnolia Gas - Keatchie" office:value-type="string">
            <text:p>Magnolia Gas - Keatchi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58624" office:value-type="string">
            <text:p>858624</text:p>
          </table:table-cell>
          <table:table-cell office:string-value="500000" office:value-type="string">
            <text:p>500000</text:p>
          </table:table-cell>
          <table:table-cell office:string-value="254197" office:value-type="string">
            <text:p>254197</text:p>
          </table:table-cell>
          <table:table-cell office:string-value="245803" office:value-type="string">
            <text:p>245803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 SOTO" office:value-type="string">
            <text:p>DE SOTO</text:p>
          </table:table-cell>
          <table:table-cell office:string-value="Magnolia Midstream Gas Services, LLC" office:value-type="string">
            <text:p>Magnolia Midstream Gas Services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3" office:value-type="string">
            <text:p>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50  " office:value-type="string">
            <text:p>822050 <text:s text:c="1"/></text:p>
          </table:table-cell>
          <table:table-cell office:string-value="CHK/Lamid - Mansfield" office:value-type="string">
            <text:p>CHK/Lamid - Mansfiel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70875" office:value-type="string">
            <text:p>770875</text:p>
          </table:table-cell>
          <table:table-cell office:string-value="500000" office:value-type="string">
            <text:p>500000</text:p>
          </table:table-cell>
          <table:table-cell office:string-value="136500" office:value-type="string">
            <text:p>136500</text:p>
          </table:table-cell>
          <table:table-cell office:string-value="363500" office:value-type="string">
            <text:p>363500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DE SOTO" office:value-type="string">
            <text:p>DE SOTO</text:p>
          </table:table-cell>
          <table:table-cell office:string-value="Louisiana Midstream Gas Services LLC" office:value-type="string">
            <text:p>Louisiana Midstream Gas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8" office:value-type="string">
            <text:p>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62  " office:value-type="string">
            <text:p>822062 <text:s text:c="1"/></text:p>
          </table:table-cell>
          <table:table-cell office:string-value="Clear Lake GR " office:value-type="string">
            <text:p>Clear Lake G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11072" office:value-type="string">
            <text:p>411072</text:p>
          </table:table-cell>
          <table:table-cell office:string-value="380000" office:value-type="string">
            <text:p>380000</text:p>
          </table:table-cell>
          <table:table-cell office:string-value="0" office:value-type="string">
            <text:p>0</text:p>
          </table:table-cell>
          <table:table-cell office:string-value="380000" office:value-type="string">
            <text:p>38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9" office:value-type="string">
            <text:p>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64  " office:value-type="string">
            <text:p>822064 <text:s text:c="1"/></text:p>
          </table:table-cell>
          <table:table-cell office:string-value="Magnolia GR" office:value-type="string">
            <text:p>Magnolia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67960" office:value-type="string">
            <text:p>867960</text:p>
          </table:table-cell>
          <table:table-cell office:string-value="750000" office:value-type="string">
            <text:p>750000</text:p>
          </table:table-cell>
          <table:table-cell office:string-value="233239" office:value-type="string">
            <text:p>233239</text:p>
          </table:table-cell>
          <table:table-cell office:string-value="516761" office:value-type="string">
            <text:p>516761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IENVILLE" office:value-type="string">
            <text:p>BIENVILLE</text:p>
          </table:table-cell>
          <table:table-cell office:string-value="Enable Midstream Partners, LP" office:value-type="string">
            <text:p>Enable Midstream Partners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3" office:value-type="string">
            <text:p>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70  " office:value-type="string">
            <text:p>822070 <text:s text:c="1"/></text:p>
          </table:table-cell>
          <table:table-cell office:string-value="State Line Gath - Momentum GR" office:value-type="string">
            <text:p>State Line Gath - Momentum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700" office:value-type="string">
            <text:p>2700</text:p>
          </table:table-cell>
          <table:table-cell office:string-value="247300" office:value-type="string">
            <text:p>247300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72  " office:value-type="string">
            <text:p>822072 <text:s text:c="1"/></text:p>
          </table:table-cell>
          <table:table-cell office:string-value="Regency @ Logansport" office:value-type="string">
            <text:p>Regency @ Loganspor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68000" office:value-type="string">
            <text:p>368000</text:p>
          </table:table-cell>
          <table:table-cell office:string-value="368000" office:value-type="string">
            <text:p>368000</text:p>
          </table:table-cell>
          <table:table-cell office:string-value="170683" office:value-type="string">
            <text:p>170683</text:p>
          </table:table-cell>
          <table:table-cell office:string-value="197317" office:value-type="string">
            <text:p>197317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DDO" office:value-type="string">
            <text:p>CADDO</text:p>
          </table:table-cell>
          <table:table-cell office:string-value="ETC Texas Pipeline, LTD." office:value-type="string">
            <text:p>ETC Texas Pipeline, LTD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" office:value-type="string">
            <text:p>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80  " office:value-type="string">
            <text:p>822080 <text:s text:c="1"/></text:p>
          </table:table-cell>
          <table:table-cell office:string-value="Bistineau Whiskey Bay" office:value-type="string">
            <text:p>Bistineau Whiskey Ba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41100" office:value-type="string">
            <text:p>41100</text:p>
          </table:table-cell>
          <table:table-cell office:string-value="458900" office:value-type="string">
            <text:p>458900</text:p>
          </table:table-cell>
          <table:table-cell office:string-value="Z1      " office:value-type="string">
            <text:p>Z1 <text:s text:c="5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ED RIVER" office:value-type="string">
            <text:p>RED RIVER</text:p>
          </table:table-cell>
          <table:table-cell office:string-value="ETC Texas Pipeline, LTD." office:value-type="string">
            <text:p>ETC Texas Pipeline, LTD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4" office:value-type="string">
            <text:p>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90  " office:value-type="string">
            <text:p>822090 <text:s text:c="1"/></text:p>
          </table:table-cell>
          <table:table-cell office:string-value="Arcadia GR " office:value-type="string">
            <text:p>Arcadia GR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0" office:value-type="string">
            <text:p>0</text:p>
          </table:table-cell>
          <table:table-cell office:string-value="500000" office:value-type="string">
            <text:p>5000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IENVILLE" office:value-type="string">
            <text:p>BIENVILLE</text:p>
          </table:table-cell>
          <table:table-cell office:string-value="Arcadia Gas Storage, LLC" office:value-type="string">
            <text:p>Arcadia Gas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" office:value-type="string">
            <text:p>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090  " office:value-type="string">
            <text:p>822090 <text:s text:c="1"/></text:p>
          </table:table-cell>
          <table:table-cell office:string-value="Arcadia GR " office:value-type="string">
            <text:p>Arcadia G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11339" office:value-type="string">
            <text:p>11339</text:p>
          </table:table-cell>
          <table:table-cell office:string-value="488661" office:value-type="string">
            <text:p>488661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IENVILLE" office:value-type="string">
            <text:p>BIENVILLE</text:p>
          </table:table-cell>
          <table:table-cell office:string-value="Arcadia Gas Storage, LLC" office:value-type="string">
            <text:p>Arcadia Gas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" office:value-type="string">
            <text:p>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2320  " office:value-type="string">
            <text:p>822320 <text:s text:c="1"/></text:p>
          </table:table-cell>
          <table:table-cell office:string-value="Enterprise Bulldog" office:value-type="string">
            <text:p>Enterprise Bulldo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312753" office:value-type="string">
            <text:p>312753</text:p>
          </table:table-cell>
          <table:table-cell office:string-value="187247" office:value-type="string">
            <text:p>187247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PANOLA" office:value-type="string">
            <text:p>PANOLA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98400  " office:value-type="string">
            <text:p>898400 <text:s text:c="1"/></text:p>
          </table:table-cell>
          <table:table-cell office:string-value="Sesh 42 Header GR" office:value-type="string">
            <text:p>Sesh 42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87000" office:value-type="string">
            <text:p>1987000</text:p>
          </table:table-cell>
          <table:table-cell office:string-value="1110000" office:value-type="string">
            <text:p>1110000</text:p>
          </table:table-cell>
          <table:table-cell office:string-value="635982" office:value-type="string">
            <text:p>635982</text:p>
          </table:table-cell>
          <table:table-cell office:string-value="474018" office:value-type="string">
            <text:p>474018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Southeast Supply Header, LLC" office:value-type="string">
            <text:p>Southeast Supply Header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98400  " office:value-type="string">
            <text:p>898400 <text:s text:c="1"/></text:p>
          </table:table-cell>
          <table:table-cell office:string-value="Sesh 42 Header GR" office:value-type="string">
            <text:p>Sesh 42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0" office:value-type="string">
            <text:p>0</text:p>
          </table:table-cell>
          <table:table-cell office:string-value="1300" office:value-type="string">
            <text:p>1300</text:p>
          </table:table-cell>
          <table:table-cell office:string-value="Z1      " office:value-type="string">
            <text:p>Z1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Southeast Supply Header, LLC" office:value-type="string">
            <text:p>Southeast Supply Header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72" office:value-type="string">
            <text:p>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200000" office:value-type="string">
            <text:p>200000</text:p>
          </table:table-cell>
          <table:table-cell office:string-value="Z2      " office:value-type="string">
            <text:p>Z2 <text:s text:c="5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Gillis Hub Pipeline, LLC" office:value-type="string">
            <text:p>Gillis Hub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9T07:26:52</meta:creation-date>
    <meta:editing-cycles>1</meta:editing-cycles>
    <dc:language>en</dc:language>
    <dc:creator>ZETHOU-WWEXT04P$</dc:creator>
    <dc:date>2026-08-29T07:26:52</dc:date>
    <meta:editing-duration>PT0.119S</meta:editing-duration>
  </office:meta>
</office:document-meta>
</file>