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31231" office:value-type="string">
            <text:p>31231</text:p>
          </table:table-cell>
          <table:table-cell office:string-value="193769" office:value-type="string">
            <text:p>1937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750" office:value-type="string">
            <text:p>1750</text:p>
          </table:table-cell>
          <table:table-cell office:string-value="2350" office:value-type="string">
            <text:p>23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000" office:value-type="string">
            <text:p>6000</text:p>
          </table:table-cell>
          <table:table-cell office:string-value="44000" office:value-type="string">
            <text:p>44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26565" office:value-type="string">
            <text:p>26565</text:p>
          </table:table-cell>
          <table:table-cell office:string-value="126818" office:value-type="string">
            <text:p>12681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8" office:value-type="string">
            <text:p>178</text:p>
          </table:table-cell>
          <table:table-cell office:string-value="4822" office:value-type="string">
            <text:p>48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100" office:value-type="string">
            <text:p>100</text:p>
          </table:table-cell>
          <table:table-cell office:string-value="19900" office:value-type="string">
            <text:p>199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689" office:value-type="string">
            <text:p>2689</text:p>
          </table:table-cell>
          <table:table-cell office:string-value="3211" office:value-type="string">
            <text:p>321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3" office:value-type="string">
            <text:p>273</text:p>
          </table:table-cell>
          <table:table-cell office:string-value="5627" office:value-type="string">
            <text:p>5627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9715" office:value-type="string">
            <text:p>39715</text:p>
          </table:table-cell>
          <table:table-cell office:string-value="35285" office:value-type="string">
            <text:p>3528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85" office:value-type="string">
            <text:p>885</text:p>
          </table:table-cell>
          <table:table-cell office:string-value="9115" office:value-type="string">
            <text:p>9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378" office:value-type="string">
            <text:p>378</text:p>
          </table:table-cell>
          <table:table-cell office:string-value="1522" office:value-type="string">
            <text:p>15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319" office:value-type="string">
            <text:p>1319</text:p>
          </table:table-cell>
          <table:table-cell office:string-value="6181" office:value-type="string">
            <text:p>61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3659" office:value-type="string">
            <text:p>3659</text:p>
          </table:table-cell>
          <table:table-cell office:string-value="7341" office:value-type="string">
            <text:p>73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12592" office:value-type="string">
            <text:p>112592</text:p>
          </table:table-cell>
          <table:table-cell office:string-value="124208" office:value-type="string">
            <text:p>1242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9707" office:value-type="string">
            <text:p>9707</text:p>
          </table:table-cell>
          <table:table-cell office:string-value="80293" office:value-type="string">
            <text:p>802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2500" office:value-type="string">
            <text:p>2500</text:p>
          </table:table-cell>
          <table:table-cell office:string-value="10000" office:value-type="string">
            <text:p>1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69775" office:value-type="string">
            <text:p>169775</text:p>
          </table:table-cell>
          <table:table-cell office:string-value="645225" office:value-type="string">
            <text:p>6452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409" office:value-type="string">
            <text:p>409</text:p>
          </table:table-cell>
          <table:table-cell office:string-value="1391" office:value-type="string">
            <text:p>139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50" office:value-type="string">
            <text:p>50</text:p>
          </table:table-cell>
          <table:table-cell office:string-value="1950" office:value-type="string">
            <text:p>1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40" office:value-type="string">
            <text:p>40</text:p>
          </table:table-cell>
          <table:table-cell office:string-value="1317" office:value-type="string">
            <text:p>131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48" office:value-type="string">
            <text:p>1348</text:p>
          </table:table-cell>
          <table:table-cell office:string-value="48652" office:value-type="string">
            <text:p>4865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9010" office:value-type="string">
            <text:p>9010</text:p>
          </table:table-cell>
          <table:table-cell office:string-value="115990" office:value-type="string">
            <text:p>11599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651" office:value-type="string">
            <text:p>1651</text:p>
          </table:table-cell>
          <table:table-cell office:string-value="48349" office:value-type="string">
            <text:p>4834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03934" office:value-type="string">
            <text:p>503934</text:p>
          </table:table-cell>
          <table:table-cell office:string-value="396066" office:value-type="string">
            <text:p>3960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588" office:value-type="string">
            <text:p>7588</text:p>
          </table:table-cell>
          <table:table-cell office:string-value="88412" office:value-type="string">
            <text:p>8841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1510" office:value-type="string">
            <text:p>71510</text:p>
          </table:table-cell>
          <table:table-cell office:string-value="198490" office:value-type="string">
            <text:p>19849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482545" office:value-type="string">
            <text:p>482545</text:p>
          </table:table-cell>
          <table:table-cell office:string-value="367455" office:value-type="string">
            <text:p>36745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9200" office:value-type="string">
            <text:p>9200</text:p>
          </table:table-cell>
          <table:table-cell office:string-value="25800" office:value-type="string">
            <text:p>258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17803" office:value-type="string">
            <text:p>17803</text:p>
          </table:table-cell>
          <table:table-cell office:string-value="532997" office:value-type="string">
            <text:p>53299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325" office:value-type="string">
            <text:p>325</text:p>
          </table:table-cell>
          <table:table-cell office:string-value="49675" office:value-type="string">
            <text:p>4967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8811" office:value-type="string">
            <text:p>48811</text:p>
          </table:table-cell>
          <table:table-cell office:string-value="637189" office:value-type="string">
            <text:p>63718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35" office:value-type="string">
            <text:p>35</text:p>
          </table:table-cell>
          <table:table-cell office:string-value="4527" office:value-type="string">
            <text:p>452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88636" office:value-type="string">
            <text:p>88636</text:p>
          </table:table-cell>
          <table:table-cell office:string-value="225364" office:value-type="string">
            <text:p>22536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54" office:value-type="string">
            <text:p>2454</text:p>
          </table:table-cell>
          <table:table-cell office:string-value="7546" office:value-type="string">
            <text:p>75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5" office:value-type="string">
            <text:p>15</text:p>
          </table:table-cell>
          <table:table-cell office:string-value="985" office:value-type="string">
            <text:p>9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17" office:value-type="string">
            <text:p>17</text:p>
          </table:table-cell>
          <table:table-cell office:string-value="976" office:value-type="string">
            <text:p>9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25000" office:value-type="string">
            <text:p>25000</text:p>
          </table:table-cell>
          <table:table-cell office:string-value="111000" office:value-type="string">
            <text:p>111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5645" office:value-type="string">
            <text:p>5645</text:p>
          </table:table-cell>
          <table:table-cell office:string-value="8355" office:value-type="string">
            <text:p>8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46497" office:value-type="string">
            <text:p>46497</text:p>
          </table:table-cell>
          <table:table-cell office:string-value="208503" office:value-type="string">
            <text:p>208503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489" office:value-type="string">
            <text:p>1489</text:p>
          </table:table-cell>
          <table:table-cell office:string-value="9511" office:value-type="string">
            <text:p>95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53</meta:creation-date>
    <meta:editing-cycles>1</meta:editing-cycles>
    <dc:language>en</dc:language>
    <dc:creator>ZETHOU-WWEXT03P$</dc:creator>
    <dc:date>2026-08-28T06:07:56</dc:date>
    <meta:editing-duration>PT2.743S</meta:editing-duration>
  </office:meta>
</office:document-meta>
</file>