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72" office:value-type="string">
            <text:p>472</text:p>
          </table:table-cell>
          <table:table-cell office:string-value="1528" office:value-type="string">
            <text:p>152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84" office:value-type="string">
            <text:p>3284</text:p>
          </table:table-cell>
          <table:table-cell office:string-value="4716" office:value-type="string">
            <text:p>4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120" office:value-type="string">
            <text:p>1120</text:p>
          </table:table-cell>
          <table:table-cell office:string-value="3680" office:value-type="string">
            <text:p>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860" office:value-type="string">
            <text:p>1860</text:p>
          </table:table-cell>
          <table:table-cell office:string-value="17140" office:value-type="string">
            <text:p>171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65" office:value-type="string">
            <text:p>465</text:p>
          </table:table-cell>
          <table:table-cell office:string-value="10835" office:value-type="string">
            <text:p>108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545" office:value-type="string">
            <text:p>545</text:p>
          </table:table-cell>
          <table:table-cell office:string-value="2155" office:value-type="string">
            <text:p>21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20" office:value-type="string">
            <text:p>20</text:p>
          </table:table-cell>
          <table:table-cell office:string-value="1067" office:value-type="string">
            <text:p>10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125" office:value-type="string">
            <text:p>125</text:p>
          </table:table-cell>
          <table:table-cell office:string-value="515" office:value-type="string">
            <text:p>5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9" office:value-type="string">
            <text:p>69</text:p>
          </table:table-cell>
          <table:table-cell office:string-value="14531" office:value-type="string">
            <text:p>145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257" office:value-type="string">
            <text:p>257</text:p>
          </table:table-cell>
          <table:table-cell office:string-value="7743" office:value-type="string">
            <text:p>774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3601" office:value-type="string">
            <text:p>33601</text:p>
          </table:table-cell>
          <table:table-cell office:string-value="6399" office:value-type="string">
            <text:p>6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500" office:value-type="string">
            <text:p>43500</text:p>
          </table:table-cell>
          <table:table-cell office:string-value="110500" office:value-type="string">
            <text:p>1105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408" office:value-type="string">
            <text:p>3408</text:p>
          </table:table-cell>
          <table:table-cell office:string-value="27492" office:value-type="string">
            <text:p>274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746" office:value-type="string">
            <text:p>1746</text:p>
          </table:table-cell>
          <table:table-cell office:string-value="31454" office:value-type="string">
            <text:p>31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1" office:value-type="string">
            <text:p>1</text:p>
          </table:table-cell>
          <table:table-cell office:string-value="459" office:value-type="string">
            <text:p>4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5" office:value-type="string">
            <text:p>5</text:p>
          </table:table-cell>
          <table:table-cell office:string-value="436" office:value-type="string">
            <text:p>4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45405" office:value-type="string">
            <text:p>345405</text:p>
          </table:table-cell>
          <table:table-cell office:string-value="79595" office:value-type="string">
            <text:p>795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12" office:value-type="string">
            <text:p>12</text:p>
          </table:table-cell>
          <table:table-cell office:string-value="108" office:value-type="string">
            <text:p>1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7620" office:value-type="string">
            <text:p>7620</text:p>
          </table:table-cell>
          <table:table-cell office:string-value="7380" office:value-type="string">
            <text:p>73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9999" office:value-type="string">
            <text:p>49999</text:p>
          </table:table-cell>
          <table:table-cell office:string-value="150001" office:value-type="string">
            <text:p>1500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9" office:value-type="string">
            <text:p>49</text:p>
          </table:table-cell>
          <table:table-cell office:string-value="451" office:value-type="string">
            <text:p>4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3593" office:value-type="string">
            <text:p>3593</text:p>
          </table:table-cell>
          <table:table-cell office:string-value="76407" office:value-type="string">
            <text:p>7640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742" office:value-type="string">
            <text:p>5742</text:p>
          </table:table-cell>
          <table:table-cell office:string-value="6258" office:value-type="string">
            <text:p>62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0447" office:value-type="string">
            <text:p>70447</text:p>
          </table:table-cell>
          <table:table-cell office:string-value="129553" office:value-type="string">
            <text:p>1295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415" office:value-type="string">
            <text:p>415</text:p>
          </table:table-cell>
          <table:table-cell office:string-value="35" office:value-type="string">
            <text:p>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4900" office:value-type="string">
            <text:p>14900</text:p>
          </table:table-cell>
          <table:table-cell office:string-value="93100" office:value-type="string">
            <text:p>931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28229" office:value-type="string">
            <text:p>28229</text:p>
          </table:table-cell>
          <table:table-cell office:string-value="71771" office:value-type="string">
            <text:p>717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67" office:value-type="string">
            <text:p>67</text:p>
          </table:table-cell>
          <table:table-cell office:string-value="1233" office:value-type="string">
            <text:p>12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650" office:value-type="string">
            <text:p>3650</text:p>
          </table:table-cell>
          <table:table-cell office:string-value="22350" office:value-type="string">
            <text:p>2235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306" office:value-type="string">
            <text:p>306</text:p>
          </table:table-cell>
          <table:table-cell office:string-value="994" office:value-type="string">
            <text:p>9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62" office:value-type="string">
            <text:p>162</text:p>
          </table:table-cell>
          <table:table-cell office:string-value="138" office:value-type="string">
            <text:p>13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21720" office:value-type="string">
            <text:p>21720</text:p>
          </table:table-cell>
          <table:table-cell office:string-value="10280" office:value-type="string">
            <text:p>1028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5131" office:value-type="string">
            <text:p>15131</text:p>
          </table:table-cell>
          <table:table-cell office:string-value="4869" office:value-type="string">
            <text:p>4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30000" office:value-type="string">
            <text:p>30000</text:p>
          </table:table-cell>
          <table:table-cell office:string-value="195000" office:value-type="string">
            <text:p>19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0" office:value-type="string">
            <text:p>0</text:p>
          </table:table-cell>
          <table:table-cell office:string-value="102500" office:value-type="string">
            <text:p>1025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0" office:value-type="string">
            <text:p>0</text:p>
          </table:table-cell>
          <table:table-cell office:string-value="108000" office:value-type="string">
            <text:p>108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0" office:value-type="string">
            <text:p>0</text:p>
          </table:table-cell>
          <table:table-cell office:string-value="61000" office:value-type="string">
            <text:p>6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0" office:value-type="string">
            <text:p>0</text:p>
          </table:table-cell>
          <table:table-cell office:string-value="20200" office:value-type="string">
            <text:p>202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500" office:value-type="string">
            <text:p>4500</text:p>
          </table:table-cell>
          <table:table-cell office:string-value="35500" office:value-type="string">
            <text:p>3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0" office:value-type="string">
            <text:p>0</text:p>
          </table:table-cell>
          <table:table-cell office:string-value="183000" office:value-type="string">
            <text:p>18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088" office:value-type="string">
            <text:p>2088</text:p>
          </table:table-cell>
          <table:table-cell office:string-value="297912" office:value-type="string">
            <text:p>29791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72991" office:value-type="string">
            <text:p>172991</text:p>
          </table:table-cell>
          <table:table-cell office:string-value="102009" office:value-type="string">
            <text:p>10200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0" office:value-type="string">
            <text:p>40</text:p>
          </table:table-cell>
          <table:table-cell office:string-value="960" office:value-type="string">
            <text:p>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" office:value-type="string">
            <text:p>1</text:p>
          </table:table-cell>
          <table:table-cell office:string-value="5999" office:value-type="string">
            <text:p>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23492" office:value-type="string">
            <text:p>123492</text:p>
          </table:table-cell>
          <table:table-cell office:string-value="13308" office:value-type="string">
            <text:p>133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7500" office:value-type="string">
            <text:p>7500</text:p>
          </table:table-cell>
          <table:table-cell office:string-value="14500" office:value-type="string">
            <text:p>14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83725" office:value-type="string">
            <text:p>83725</text:p>
          </table:table-cell>
          <table:table-cell office:string-value="16275" office:value-type="string">
            <text:p>162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0751" office:value-type="string">
            <text:p>50751</text:p>
          </table:table-cell>
          <table:table-cell office:string-value="59249" office:value-type="string">
            <text:p>592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4658" office:value-type="string">
            <text:p>4658</text:p>
          </table:table-cell>
          <table:table-cell office:string-value="50342" office:value-type="string">
            <text:p>503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4728" office:value-type="string">
            <text:p>34728</text:p>
          </table:table-cell>
          <table:table-cell office:string-value="59272" office:value-type="string">
            <text:p>5927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9715" office:value-type="string">
            <text:p>49715</text:p>
          </table:table-cell>
          <table:table-cell office:string-value="130285" office:value-type="string">
            <text:p>1302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7001" office:value-type="string">
            <text:p>7001</text:p>
          </table:table-cell>
          <table:table-cell office:string-value="152999" office:value-type="string">
            <text:p>152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432" office:value-type="string">
            <text:p>1432</text:p>
          </table:table-cell>
          <table:table-cell office:string-value="1568" office:value-type="string">
            <text:p>156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51420" office:value-type="string">
            <text:p>51420</text:p>
          </table:table-cell>
          <table:table-cell office:string-value="39580" office:value-type="string">
            <text:p>3958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64288" office:value-type="string">
            <text:p>64288</text:p>
          </table:table-cell>
          <table:table-cell office:string-value="48112" office:value-type="string">
            <text:p>4811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919" office:value-type="string">
            <text:p>3919</text:p>
          </table:table-cell>
          <table:table-cell office:string-value="4531" office:value-type="string">
            <text:p>453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502" office:value-type="string">
            <text:p>502</text:p>
          </table:table-cell>
          <table:table-cell office:string-value="10498" office:value-type="string">
            <text:p>104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4201" office:value-type="string">
            <text:p>14201</text:p>
          </table:table-cell>
          <table:table-cell office:string-value="49159" office:value-type="string">
            <text:p>49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" office:value-type="string">
            <text:p>1</text:p>
          </table:table-cell>
          <table:table-cell office:string-value="1499" office:value-type="string">
            <text:p>1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371" office:value-type="string">
            <text:p>5371</text:p>
          </table:table-cell>
          <table:table-cell office:string-value="14629" office:value-type="string">
            <text:p>146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65479" office:value-type="string">
            <text:p>65479</text:p>
          </table:table-cell>
          <table:table-cell office:string-value="59521" office:value-type="string">
            <text:p>5952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90000" office:value-type="string">
            <text:p>9000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840" office:value-type="string">
            <text:p>840</text:p>
          </table:table-cell>
          <table:table-cell office:string-value="4160" office:value-type="string">
            <text:p>41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3945" office:value-type="string">
            <text:p>33945</text:p>
          </table:table-cell>
          <table:table-cell office:string-value="4055" office:value-type="string">
            <text:p>40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2501" office:value-type="string">
            <text:p>22501</text:p>
          </table:table-cell>
          <table:table-cell office:string-value="177499" office:value-type="string">
            <text:p>177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27" office:value-type="string">
            <text:p>1327</text:p>
          </table:table-cell>
          <table:table-cell office:string-value="1673" office:value-type="string">
            <text:p>16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64364" office:value-type="string">
            <text:p>64364</text:p>
          </table:table-cell>
          <table:table-cell office:string-value="110636" office:value-type="string">
            <text:p>11063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6959" office:value-type="string">
            <text:p>66959</text:p>
          </table:table-cell>
          <table:table-cell office:string-value="53041" office:value-type="string">
            <text:p>530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42800" office:value-type="string">
            <text:p>42800</text:p>
          </table:table-cell>
          <table:table-cell office:string-value="77200" office:value-type="string">
            <text:p>772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403" office:value-type="string">
            <text:p>403</text:p>
          </table:table-cell>
          <table:table-cell office:string-value="3097" office:value-type="string">
            <text:p>30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38000" office:value-type="string">
            <text:p>3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59271" office:value-type="string">
            <text:p>59271</text:p>
          </table:table-cell>
          <table:table-cell office:string-value="40729" office:value-type="string">
            <text:p>407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350" office:value-type="string">
            <text:p>1350</text:p>
          </table:table-cell>
          <table:table-cell office:string-value="2090" office:value-type="string">
            <text:p>20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" office:value-type="string">
            <text:p>111</text:p>
          </table:table-cell>
          <table:table-cell office:string-value="1589" office:value-type="string">
            <text:p>1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6" office:value-type="string">
            <text:p>36</text:p>
          </table:table-cell>
          <table:table-cell office:string-value="1964" office:value-type="string">
            <text:p>19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57091" office:value-type="string">
            <text:p>57091</text:p>
          </table:table-cell>
          <table:table-cell office:string-value="27909" office:value-type="string">
            <text:p>2790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425" office:value-type="string">
            <text:p>425</text:p>
          </table:table-cell>
          <table:table-cell office:string-value="399575" office:value-type="string">
            <text:p>3995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04411" office:value-type="string">
            <text:p>104411</text:p>
          </table:table-cell>
          <table:table-cell office:string-value="295589" office:value-type="string">
            <text:p>295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0" office:value-type="string">
            <text:p>0</text:p>
          </table:table-cell>
          <table:table-cell office:string-value="51400" office:value-type="string">
            <text:p>51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90" office:value-type="string">
            <text:p>290</text:p>
          </table:table-cell>
          <table:table-cell office:string-value="703" office:value-type="string">
            <text:p>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525" office:value-type="string">
            <text:p>525</text:p>
          </table:table-cell>
          <table:table-cell office:string-value="79475" office:value-type="string">
            <text:p>79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6907" office:value-type="string">
            <text:p>26907</text:p>
          </table:table-cell>
          <table:table-cell office:string-value="63093" office:value-type="string">
            <text:p>630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920" office:value-type="string">
            <text:p>3920</text:p>
          </table:table-cell>
          <table:table-cell office:string-value="36080" office:value-type="string">
            <text:p>360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42" office:value-type="string">
            <text:p>42</text:p>
          </table:table-cell>
          <table:table-cell office:string-value="172958" office:value-type="string">
            <text:p>172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59376" office:value-type="string">
            <text:p>159376</text:p>
          </table:table-cell>
          <table:table-cell office:string-value="384624" office:value-type="string">
            <text:p>3846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25944" office:value-type="string">
            <text:p>25944</text:p>
          </table:table-cell>
          <table:table-cell office:string-value="59156" office:value-type="string">
            <text:p>5915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464" office:value-type="string">
            <text:p>4464</text:p>
          </table:table-cell>
          <table:table-cell office:string-value="18336" office:value-type="string">
            <text:p>183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487" office:value-type="string">
            <text:p>487</text:p>
          </table:table-cell>
          <table:table-cell office:string-value="2813" office:value-type="string">
            <text:p>28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47" office:value-type="string">
            <text:p>34047</text:p>
          </table:table-cell>
          <table:table-cell office:string-value="40953" office:value-type="string">
            <text:p>4095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61391" office:value-type="string">
            <text:p>61391</text:p>
          </table:table-cell>
          <table:table-cell office:string-value="36609" office:value-type="string">
            <text:p>3660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55" office:value-type="string">
            <text:p>55</text:p>
          </table:table-cell>
          <table:table-cell office:string-value="3195" office:value-type="string">
            <text:p>31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64866" office:value-type="string">
            <text:p>64866</text:p>
          </table:table-cell>
          <table:table-cell office:string-value="210134" office:value-type="string">
            <text:p>2101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452" office:value-type="string">
            <text:p>3452</text:p>
          </table:table-cell>
          <table:table-cell office:string-value="34548" office:value-type="string">
            <text:p>345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339345" office:value-type="string">
            <text:p>339345</text:p>
          </table:table-cell>
          <table:table-cell office:string-value="14855" office:value-type="string">
            <text:p>148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0001" office:value-type="string">
            <text:p>70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48492" office:value-type="string">
            <text:p>48492</text:p>
          </table:table-cell>
          <table:table-cell office:string-value="266508" office:value-type="string">
            <text:p>2665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30490" office:value-type="string">
            <text:p>30490</text:p>
          </table:table-cell>
          <table:table-cell office:string-value="119510" office:value-type="string">
            <text:p>11951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732" office:value-type="string">
            <text:p>8732</text:p>
          </table:table-cell>
          <table:table-cell office:string-value="54429" office:value-type="string">
            <text:p>54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42456" office:value-type="string">
            <text:p>442456</text:p>
          </table:table-cell>
          <table:table-cell office:string-value="657544" office:value-type="string">
            <text:p>65754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96563" office:value-type="string">
            <text:p>196563</text:p>
          </table:table-cell>
          <table:table-cell office:string-value="606437" office:value-type="string">
            <text:p>6064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1" office:value-type="string">
            <text:p>3001</text:p>
          </table:table-cell>
          <table:table-cell office:string-value="11999" office:value-type="string">
            <text:p>1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34891" office:value-type="string">
            <text:p>1034891</text:p>
          </table:table-cell>
          <table:table-cell office:string-value="65109" office:value-type="string">
            <text:p>6510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901" office:value-type="string">
            <text:p>1901</text:p>
          </table:table-cell>
          <table:table-cell office:string-value="18099" office:value-type="string">
            <text:p>180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3701" office:value-type="string">
            <text:p>13701</text:p>
          </table:table-cell>
          <table:table-cell office:string-value="18299" office:value-type="string">
            <text:p>18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2310" office:value-type="string">
            <text:p>12310</text:p>
          </table:table-cell>
          <table:table-cell office:string-value="140" office:value-type="string">
            <text:p>14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75" office:value-type="string">
            <text:p>675</text:p>
          </table:table-cell>
          <table:table-cell office:string-value="14925" office:value-type="string">
            <text:p>149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2025" office:value-type="string">
            <text:p>2025</text:p>
          </table:table-cell>
          <table:table-cell office:string-value="29512" office:value-type="string">
            <text:p>29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4785" office:value-type="string">
            <text:p>44785</text:p>
          </table:table-cell>
          <table:table-cell office:string-value="155215" office:value-type="string">
            <text:p>1552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186" office:value-type="string">
            <text:p>92186</text:p>
          </table:table-cell>
          <table:table-cell office:string-value="40506" office:value-type="string">
            <text:p>40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62251" office:value-type="string">
            <text:p>62251</text:p>
          </table:table-cell>
          <table:table-cell office:string-value="412749" office:value-type="string">
            <text:p>4127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6:37</meta:creation-date>
    <meta:editing-cycles>1</meta:editing-cycles>
    <dc:language>en</dc:language>
    <dc:creator>ZETHOU-WWEXT04P$</dc:creator>
    <dc:date>2026-08-28T07:06:37</dc:date>
    <meta:editing-duration>PT0.510S</meta:editing-duration>
  </office:meta>
</office:document-meta>
</file>