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42260" office:value-type="string">
            <text:p>242260</text:p>
          </table:table-cell>
          <table:table-cell office:string-value="422740" office:value-type="string">
            <text:p>42274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3" office:value-type="string">
            <text:p>103</text:p>
          </table:table-cell>
          <table:table-cell office:string-value="9897" office:value-type="string">
            <text:p>989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42456" office:value-type="string">
            <text:p>442456</text:p>
          </table:table-cell>
          <table:table-cell office:string-value="657544" office:value-type="string">
            <text:p>657544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24" office:value-type="string">
            <text:p>24</text:p>
          </table:table-cell>
          <table:table-cell office:string-value="1676" office:value-type="string">
            <text:p>167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6566" office:value-type="string">
            <text:p>26566</text:p>
          </table:table-cell>
          <table:table-cell office:string-value="173434" office:value-type="string">
            <text:p>17343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" office:value-type="string">
            <text:p>14</text:p>
          </table:table-cell>
          <table:table-cell office:string-value="9986" office:value-type="string">
            <text:p>998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0" office:value-type="string">
            <text:p>10</text:p>
          </table:table-cell>
          <table:table-cell office:string-value="1490" office:value-type="string">
            <text:p>14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0" office:value-type="string">
            <text:p>600</text:p>
          </table:table-cell>
          <table:table-cell office:string-value="1400" office:value-type="string">
            <text:p>14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4" office:value-type="string">
            <text:p>544</text:p>
          </table:table-cell>
          <table:table-cell office:string-value="4456" office:value-type="string">
            <text:p>44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17" office:value-type="string">
            <text:p>417</text:p>
          </table:table-cell>
          <table:table-cell office:string-value="4583" office:value-type="string">
            <text:p>45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2" office:value-type="string">
            <text:p>222</text:p>
          </table:table-cell>
          <table:table-cell office:string-value="4778" office:value-type="string">
            <text:p>47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11" office:value-type="string">
            <text:p>311</text:p>
          </table:table-cell>
          <table:table-cell office:string-value="4689" office:value-type="string">
            <text:p>46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17" office:value-type="string">
            <text:p>517</text:p>
          </table:table-cell>
          <table:table-cell office:string-value="4483" office:value-type="string">
            <text:p>44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49400" office:value-type="string">
            <text:p>49400</text:p>
          </table:table-cell>
          <table:table-cell office:string-value="90600" office:value-type="string">
            <text:p>906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29" office:value-type="string">
            <text:p>229</text:p>
          </table:table-cell>
          <table:table-cell office:string-value="2471" office:value-type="string">
            <text:p>247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185647" office:value-type="string">
            <text:p>185647</text:p>
          </table:table-cell>
          <table:table-cell office:string-value="264353" office:value-type="string">
            <text:p>26435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4478" office:value-type="string">
            <text:p>24478</text:p>
          </table:table-cell>
          <table:table-cell office:string-value="75522" office:value-type="string">
            <text:p>7552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81380" office:value-type="string">
            <text:p>81380</text:p>
          </table:table-cell>
          <table:table-cell office:string-value="88620" office:value-type="string">
            <text:p>886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84922" office:value-type="string">
            <text:p>84922</text:p>
          </table:table-cell>
          <table:table-cell office:string-value="25078" office:value-type="string">
            <text:p>2507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5501" office:value-type="string">
            <text:p>15501</text:p>
          </table:table-cell>
          <table:table-cell office:string-value="134499" office:value-type="string">
            <text:p>134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30050" office:value-type="string">
            <text:p>30050</text:p>
          </table:table-cell>
          <table:table-cell office:string-value="14950" office:value-type="string">
            <text:p>149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9498" office:value-type="string">
            <text:p>9498</text:p>
          </table:table-cell>
          <table:table-cell office:string-value="1302" office:value-type="string">
            <text:p>13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243" office:value-type="string">
            <text:p>1243</text:p>
          </table:table-cell>
          <table:table-cell office:string-value="498757" office:value-type="string">
            <text:p>4987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98" office:value-type="string">
            <text:p>198</text:p>
          </table:table-cell>
          <table:table-cell office:string-value="2802" office:value-type="string">
            <text:p>28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50" office:value-type="string">
            <text:p>50</text:p>
          </table:table-cell>
          <table:table-cell office:string-value="950" office:value-type="string">
            <text:p>9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500" office:value-type="string">
            <text:p>500</text:p>
          </table:table-cell>
          <table:table-cell office:string-value="940" office:value-type="string">
            <text:p>94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1828" office:value-type="string">
            <text:p>551828</text:p>
          </table:table-cell>
          <table:table-cell office:string-value="348172" office:value-type="string">
            <text:p>3481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87694" office:value-type="string">
            <text:p>187694</text:p>
          </table:table-cell>
          <table:table-cell office:string-value="12306" office:value-type="string">
            <text:p>12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536" office:value-type="string">
            <text:p>536</text:p>
          </table:table-cell>
          <table:table-cell office:string-value="764" office:value-type="string">
            <text:p>764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0181" office:value-type="string">
            <text:p>20181</text:p>
          </table:table-cell>
          <table:table-cell office:string-value="204819" office:value-type="string">
            <text:p>20481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6" office:value-type="string">
            <text:p>36</text:p>
          </table:table-cell>
          <table:table-cell office:string-value="4964" office:value-type="string">
            <text:p>4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33820" office:value-type="string">
            <text:p>33820</text:p>
          </table:table-cell>
          <table:table-cell office:string-value="241180" office:value-type="string">
            <text:p>24118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1" office:value-type="string">
            <text:p>1</text:p>
          </table:table-cell>
          <table:table-cell office:string-value="289999" office:value-type="string">
            <text:p>28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06907" office:value-type="string">
            <text:p>106907</text:p>
          </table:table-cell>
          <table:table-cell office:string-value="93093" office:value-type="string">
            <text:p>930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5" office:value-type="string">
            <text:p>95</text:p>
          </table:table-cell>
          <table:table-cell office:string-value="905" office:value-type="string">
            <text:p>90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2" office:value-type="string">
            <text:p>72</text:p>
          </table:table-cell>
          <table:table-cell office:string-value="99928" office:value-type="string">
            <text:p>99928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0" office:value-type="string">
            <text:p>0</text:p>
          </table:table-cell>
          <table:table-cell office:string-value="87000" office:value-type="string">
            <text:p>87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14404" office:value-type="string">
            <text:p>114404</text:p>
          </table:table-cell>
          <table:table-cell office:string-value="6596" office:value-type="string">
            <text:p>659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34943" office:value-type="string">
            <text:p>34943</text:p>
          </table:table-cell>
          <table:table-cell office:string-value="185057" office:value-type="string">
            <text:p>1850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609" office:value-type="string">
            <text:p>1609</text:p>
          </table:table-cell>
          <table:table-cell office:string-value="10391" office:value-type="string">
            <text:p>1039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5" office:value-type="string">
            <text:p>55</text:p>
          </table:table-cell>
          <table:table-cell office:string-value="4945" office:value-type="string">
            <text:p>49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9812" office:value-type="string">
            <text:p>29812</text:p>
          </table:table-cell>
          <table:table-cell office:string-value="970188" office:value-type="string">
            <text:p>970188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55753" office:value-type="string">
            <text:p>55753</text:p>
          </table:table-cell>
          <table:table-cell office:string-value="199247" office:value-type="string">
            <text:p>19924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44976" office:value-type="string">
            <text:p>244976</text:p>
          </table:table-cell>
          <table:table-cell office:string-value="755024" office:value-type="string">
            <text:p>7550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89207" office:value-type="string">
            <text:p>189207</text:p>
          </table:table-cell>
          <table:table-cell office:string-value="85793" office:value-type="string">
            <text:p>85793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321159" office:value-type="string">
            <text:p>321159</text:p>
          </table:table-cell>
          <table:table-cell office:string-value="178841" office:value-type="string">
            <text:p>178841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76426" office:value-type="string">
            <text:p>176426</text:p>
          </table:table-cell>
          <table:table-cell office:string-value="173574" office:value-type="string">
            <text:p>17357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8629" office:value-type="string">
            <text:p>18629</text:p>
          </table:table-cell>
          <table:table-cell office:string-value="181371" office:value-type="string">
            <text:p>1813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77" office:value-type="string">
            <text:p>77</text:p>
          </table:table-cell>
          <table:table-cell office:string-value="303" office:value-type="string">
            <text:p>30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27184" office:value-type="string">
            <text:p>27184</text:p>
          </table:table-cell>
          <table:table-cell office:string-value="102816" office:value-type="string">
            <text:p>10281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9058" office:value-type="string">
            <text:p>19058</text:p>
          </table:table-cell>
          <table:table-cell office:string-value="280942" office:value-type="string">
            <text:p>28094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200622" office:value-type="string">
            <text:p>200622</text:p>
          </table:table-cell>
          <table:table-cell office:string-value="219378" office:value-type="string">
            <text:p>21937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24" office:value-type="string">
            <text:p>324</text:p>
          </table:table-cell>
          <table:table-cell office:string-value="676" office:value-type="string">
            <text:p>67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68404" office:value-type="string">
            <text:p>168404</text:p>
          </table:table-cell>
          <table:table-cell office:string-value="331596" office:value-type="string">
            <text:p>33159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3234" office:value-type="string">
            <text:p>13234</text:p>
          </table:table-cell>
          <table:table-cell office:string-value="241766" office:value-type="string">
            <text:p>241766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2335" office:value-type="string">
            <text:p>42335</text:p>
          </table:table-cell>
          <table:table-cell office:string-value="197665" office:value-type="string">
            <text:p>19766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06:43</meta:creation-date>
    <meta:editing-cycles>1</meta:editing-cycles>
    <dc:language>en</dc:language>
    <dc:creator>ZETHOU-WWEXT03P$</dc:creator>
    <dc:date>2026-08-28T07:06:44</dc:date>
    <meta:editing-duration>PT0.350S</meta:editing-duration>
  </office:meta>
</office:document-meta>
</file>