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78442" office:value-type="string">
            <text:p>78442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900" office:value-type="string">
            <text:p>1129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35729" office:value-type="string">
            <text:p>135729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44489" office:value-type="string">
            <text:p>544489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86861" office:value-type="string">
            <text:p>286861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6:07:31</meta:creation-date>
    <meta:editing-cycles>1</meta:editing-cycles>
    <dc:language>en</dc:language>
    <dc:creator>ZETHOU-WWEXT02P$</dc:creator>
    <dc:date>2026-08-28T06:07:31</dc:date>
    <meta:editing-duration>PT0.006S</meta:editing-duration>
  </office:meta>
</office:document-meta>
</file>