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29675" office:value-type="string">
            <text:p>629675</text:p>
          </table:table-cell>
          <table:table-cell office:string-value="629675" office:value-type="string">
            <text:p>6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569675" office:value-type="string">
            <text:p>569675</text:p>
          </table:table-cell>
          <table:table-cell office:string-value="569675" office:value-type="string">
            <text:p>569675</text:p>
          </table:table-cell>
          <table:table-cell office:string-value="599675" office:value-type="string">
            <text:p>599675</text:p>
          </table:table-cell>
          <table:table-cell office:string-value="599675" office:value-type="string">
            <text:p>599675</text:p>
          </table:table-cell>
          <table:table-cell office:string-value="599675" office:value-type="string">
            <text:p>59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26724" office:value-type="string">
            <text:p>126724</text:p>
          </table:table-cell>
          <table:table-cell office:string-value="126724" office:value-type="string">
            <text:p>126724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26724" office:value-type="string">
            <text:p>126724</text:p>
          </table:table-cell>
          <table:table-cell office:string-value="126724" office:value-type="string">
            <text:p>126724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29675" office:value-type="string">
            <text:p>629675</text:p>
          </table:table-cell>
          <table:table-cell office:string-value="629675" office:value-type="string">
            <text:p>6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99449" office:value-type="string">
            <text:p>99449</text:p>
          </table:table-cell>
          <table:table-cell office:string-value="99449" office:value-type="string">
            <text:p>99449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43</meta:creation-date>
    <meta:editing-cycles>1</meta:editing-cycles>
    <dc:language>en</dc:language>
    <dc:creator>ZETHOU-WWEXT03P$</dc:creator>
    <dc:date>2026-08-28T06:07:43</dc:date>
    <meta:editing-duration>PT0.049S</meta:editing-duration>
  </office:meta>
</office:document-meta>
</file>