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Aug 27 2026 6:56 AM" office:value-type="string">
            <text:p>Aug 27 2026 6:56 AM</text:p>
          </table:table-cell>
          <table:table-cell office:string-value="Aug 27 2026 9:00 AM" office:value-type="string">
            <text:p>Aug 27 2026 9:00 AM</text:p>
          </table:table-cell>
          <table:table-cell office:string-value="Aug 28 2026 9:00 AM" office:value-type="string">
            <text:p>Aug 28 2026 9:00 AM</text:p>
          </table:table-cell>
          <table:table-cell office:string-value="68063" office:value-type="string">
            <text:p>68063</text:p>
          </table:table-cell>
          <table:table-cell office:string-value="Overage Alert Day 25% Tolerance" office:value-type="string">
            <text:p>Overage Alert Day 25% Toleranc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3</meta:creation-date>
    <meta:editing-cycles>1</meta:editing-cycles>
    <dc:language>en</dc:language>
    <dc:creator>ZETHOU-WWEXT03P$</dc:creator>
    <dc:date>2026-08-28T06:07:43</dc:date>
    <meta:editing-duration>PT0.005S</meta:editing-duration>
  </office:meta>
</office:document-meta>
</file>