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Aug 27 2026  1:56PM" office:value-type="string">
            <text:p>Aug 27 2026 <text:s text:c="1"/>1:56PM</text:p>
          </table:table-cell>
          <table:table-cell office:string-value="Aug 27 2026  1:40PM" office:value-type="string">
            <text:p>Aug 27 2026 <text:s text:c="1"/>1:40P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48" office:value-type="string">
            <text:p>120248</text:p>
          </table:table-cell>
          <table:table-cell office:string-value="Critical Notice Underperformance - Multiple Points - Gas Day 8/27/26 (Intraday 2 &amp; 3)" office:value-type="string">
            <text:p>Critical Notice Underperformance - Multiple Points - Gas Day 8/27/26 (Intraday 2 &amp; 3)</text:p>
          </table:table-cell>
          <table:table-cell office:string-value="" office:value-type="string">
            <text:p/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7 2026  7:36AM" office:value-type="string">
            <text:p>Aug 27 2026 <text:s text:c="1"/>7:36AM</text:p>
          </table:table-cell>
          <table:table-cell office:string-value="Aug 27 2026  7:34AM" office:value-type="string">
            <text:p>Aug 27 2026 <text:s text:c="1"/>7:34AM</text:p>
          </table:table-cell>
          <table:table-cell office:string-value="Aug 28 2026  8:59AM" office:value-type="string">
            <text:p>Aug 28 2026 <text:s text:c="1"/>8:59AM</text:p>
          </table:table-cell>
          <table:table-cell office:string-value="120243" office:value-type="string">
            <text:p>120243</text:p>
          </table:table-cell>
          <table:table-cell office:string-value="CRITICAL NOTICE - SAME DAY - OVERAGE ALERT - PHOENIX AREA" office:value-type="string">
            <text:p>CRITICAL NOTICE - SAME DAY - OVERAGE ALERT - PHOENIX AREA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5</meta:creation-date>
    <meta:editing-cycles>1</meta:editing-cycles>
    <dc:language>en</dc:language>
    <dc:creator>ZETHOU-WWEXT03P$</dc:creator>
    <dc:date>2026-08-28T06:07:45</dc:date>
    <meta:editing-duration>PT0.004S</meta:editing-duration>
  </office:meta>
</office:document-meta>
</file>