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7:30 PM" office:value-type="string">
            <text:p>Aug 27 2026 7:30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95" office:value-type="string">
            <text:p>6809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7:30 PM" office:value-type="string">
            <text:p>Aug 27 2026 7:30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96" office:value-type="string">
            <text:p>6809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7:30 PM" office:value-type="string">
            <text:p>Aug 27 2026 7:30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97" office:value-type="string">
            <text:p>6809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7:30 PM" office:value-type="string">
            <text:p>Aug 27 2026 7:30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93" office:value-type="string">
            <text:p>68093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7:30 PM" office:value-type="string">
            <text:p>Aug 27 2026 7:30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94" office:value-type="string">
            <text:p>6809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6:30 PM" office:value-type="string">
            <text:p>Aug 27 2026 6:3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91" office:value-type="string">
            <text:p>6809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6:30 PM" office:value-type="string">
            <text:p>Aug 27 2026 6:3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92" office:value-type="string">
            <text:p>6809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6:30 PM" office:value-type="string">
            <text:p>Aug 27 2026 6:3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88" office:value-type="string">
            <text:p>6808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6:30 PM" office:value-type="string">
            <text:p>Aug 27 2026 6:3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89" office:value-type="string">
            <text:p>68089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6:30 PM" office:value-type="string">
            <text:p>Aug 27 2026 6:3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90" office:value-type="string">
            <text:p>68090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6:30 PM" office:value-type="string">
            <text:p>Aug 27 2026 6:3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87" office:value-type="string">
            <text:p>68087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2:58 PM" office:value-type="string">
            <text:p>Aug 27 2026 2:58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86" office:value-type="string">
            <text:p>68086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2:58 PM" office:value-type="string">
            <text:p>Aug 27 2026 2:58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83" office:value-type="string">
            <text:p>68083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2:58 PM" office:value-type="string">
            <text:p>Aug 27 2026 2:58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84" office:value-type="string">
            <text:p>68084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2:58 PM" office:value-type="string">
            <text:p>Aug 27 2026 2:58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85" office:value-type="string">
            <text:p>68085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9" office:value-type="string">
            <text:p>68079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80" office:value-type="string">
            <text:p>68080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81" office:value-type="string">
            <text:p>68081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82" office:value-type="string">
            <text:p>68082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7" office:value-type="string">
            <text:p>68077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8" office:value-type="string">
            <text:p>68078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6" office:value-type="string">
            <text:p>68076</text:p>
          </table:table-cell>
          <table:table-cell office:string-value="Jacksonville Reticulated Area-Segmented" office:value-type="string">
            <text:p>Jacksonvill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5" office:value-type="string">
            <text:p>6807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3" office:value-type="string">
            <text:p>68073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4" office:value-type="string">
            <text:p>6807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:50 PM" office:value-type="string">
            <text:p>Aug 27 2026 1:50 PM</text:p>
          </table:table-cell>
          <table:table-cell office:string-value="Aug 28 2026 9:00 AM" office:value-type="string">
            <text:p>Aug 28 2026 9:00 AM</text:p>
          </table:table-cell>
          <table:table-cell office:string-value="Aug 29 2026 8:59 AM" office:value-type="string">
            <text:p>Aug 29 2026 8:59 AM</text:p>
          </table:table-cell>
          <table:table-cell office:string-value="68072" office:value-type="string">
            <text:p>68072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0:29 AM" office:value-type="string">
            <text:p>Aug 27 2026 10:29 A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69" office:value-type="string">
            <text:p>68069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0:29 AM" office:value-type="string">
            <text:p>Aug 27 2026 10:29 A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70" office:value-type="string">
            <text:p>68070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0:29 AM" office:value-type="string">
            <text:p>Aug 27 2026 10:29 A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71" office:value-type="string">
            <text:p>68071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0:29 AM" office:value-type="string">
            <text:p>Aug 27 2026 10:29 A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66" office:value-type="string">
            <text:p>68066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0:29 AM" office:value-type="string">
            <text:p>Aug 27 2026 10:29 A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67" office:value-type="string">
            <text:p>68067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7 2026 10:29 AM" office:value-type="string">
            <text:p>Aug 27 2026 10:29 A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68" office:value-type="string">
            <text:p>68068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6:32 PM" office:value-type="string">
            <text:p>Aug 26 2026 6:32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52" office:value-type="string">
            <text:p>6805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6:32 PM" office:value-type="string">
            <text:p>Aug 26 2026 6:32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53" office:value-type="string">
            <text:p>68053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6:32 PM" office:value-type="string">
            <text:p>Aug 26 2026 6:32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54" office:value-type="string">
            <text:p>68054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6:32 PM" office:value-type="string">
            <text:p>Aug 26 2026 6:32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55" office:value-type="string">
            <text:p>68055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6:32 PM" office:value-type="string">
            <text:p>Aug 26 2026 6:32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50" office:value-type="string">
            <text:p>68050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6:32 PM" office:value-type="string">
            <text:p>Aug 26 2026 6:32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51" office:value-type="string">
            <text:p>6805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6:32 PM" office:value-type="string">
            <text:p>Aug 26 2026 6:32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9" office:value-type="string">
            <text:p>68049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5" office:value-type="string">
            <text:p>6804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6" office:value-type="string">
            <text:p>68046</text:p>
          </table:table-cell>
          <table:table-cell office:string-value="Green Cove Springs-PGS" office:value-type="string">
            <text:p>Green Cove Springs-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1" office:value-type="string">
            <text:p>6804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2" office:value-type="string">
            <text:p>6804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3" office:value-type="string">
            <text:p>68043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4" office:value-type="string">
            <text:p>68044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38" office:value-type="string">
            <text:p>68038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39" office:value-type="string">
            <text:p>68039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40" office:value-type="string">
            <text:p>68040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35" office:value-type="string">
            <text:p>68035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36" office:value-type="string">
            <text:p>68036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:35 PM" office:value-type="string">
            <text:p>Aug 26 2026 1:35 PM</text:p>
          </table:table-cell>
          <table:table-cell office:string-value="Aug 27 2026 9:00 AM" office:value-type="string">
            <text:p>Aug 27 2026 9:00 AM</text:p>
          </table:table-cell>
          <table:table-cell office:string-value="Aug 28 2026 8:59 AM" office:value-type="string">
            <text:p>Aug 28 2026 8:59 AM</text:p>
          </table:table-cell>
          <table:table-cell office:string-value="68037" office:value-type="string">
            <text:p>68037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42:12</meta:creation-date>
    <meta:editing-cycles>1</meta:editing-cycles>
    <dc:language>en</dc:language>
    <dc:creator>ZETHOU-WWEXT01P$</dc:creator>
    <dc:date>2026-08-28T07:42:12</dc:date>
    <meta:editing-duration>PT0.036S</meta:editing-duration>
  </office:meta>
</office:document-meta>
</file>