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7 07:26:00.0" office:value-type="string">
            <text:p>2026-08-27 07:26:00.0</text:p>
          </table:table-cell>
          <table:table-cell office:string-value="2026-08-29 09:00:00.0" office:value-type="string">
            <text:p>2026-08-29 09:00:00.0</text:p>
          </table:table-cell>
          <table:table-cell office:string-value="68065" office:value-type="string">
            <text:p>68065</text:p>
          </table:table-cell>
          <table:table-cell office:string-value="MRT Op Plan 8.29-31.26" office:value-type="string">
            <text:p>MRT Op Plan 8.29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6 06:20:00.0" office:value-type="string">
            <text:p>2026-08-26 06:20:00.0</text:p>
          </table:table-cell>
          <table:table-cell office:string-value="2026-08-28 09:00:00.0" office:value-type="string">
            <text:p>2026-08-28 09:00:00.0</text:p>
          </table:table-cell>
          <table:table-cell office:string-value="68027" office:value-type="string">
            <text:p>68027</text:p>
          </table:table-cell>
          <table:table-cell office:string-value="MRT Op Plan 8.28.26" office:value-type="string">
            <text:p>MRT Op Plan 8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6:28:00.0" office:value-type="string">
            <text:p>2026-08-25 06:28:00.0</text:p>
          </table:table-cell>
          <table:table-cell office:string-value="2026-08-27 09:00:00.0" office:value-type="string">
            <text:p>2026-08-27 09:00:00.0</text:p>
          </table:table-cell>
          <table:table-cell office:string-value="67975" office:value-type="string">
            <text:p>67975</text:p>
          </table:table-cell>
          <table:table-cell office:string-value="MRT Op Plan 8.27.26" office:value-type="string">
            <text:p>MRT Op Plan 8.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8:38:00.0" office:value-type="string">
            <text:p>2026-08-24 08:38:00.0</text:p>
          </table:table-cell>
          <table:table-cell office:string-value="2026-08-24 08:39:00.0" office:value-type="string">
            <text:p>2026-08-24 08:39:00.0</text:p>
          </table:table-cell>
          <table:table-cell office:string-value="67924" office:value-type="string">
            <text:p>67924</text:p>
          </table:table-cell>
          <table:table-cell office:string-value="September 2026 MRT FT Capacity" office:value-type="string">
            <text:p>September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3:00.0" office:value-type="string">
            <text:p>2026-08-24 06:33:00.0</text:p>
          </table:table-cell>
          <table:table-cell office:string-value="2026-08-26 09:00:00.0" office:value-type="string">
            <text:p>2026-08-26 09:00:00.0</text:p>
          </table:table-cell>
          <table:table-cell office:string-value="67923" office:value-type="string">
            <text:p>67923</text:p>
          </table:table-cell>
          <table:table-cell office:string-value="MRT Op Plan 8.26.26" office:value-type="string">
            <text:p>MRT Op Plan 8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4 06:32:00.0" office:value-type="string">
            <text:p>2026-08-24 06:32:00.0</text:p>
          </table:table-cell>
          <table:table-cell office:string-value="2026-08-25 09:00:00.0" office:value-type="string">
            <text:p>2026-08-25 09:00:00.0</text:p>
          </table:table-cell>
          <table:table-cell office:string-value="67922" office:value-type="string">
            <text:p>67922</text:p>
          </table:table-cell>
          <table:table-cell office:string-value="MRT Op Plan 8.25.26" office:value-type="string">
            <text:p>MRT Op Plan 8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0 07:52:00.0" office:value-type="string">
            <text:p>2026-08-20 07:52:00.0</text:p>
          </table:table-cell>
          <table:table-cell office:string-value="2026-08-22 09:00:00.0" office:value-type="string">
            <text:p>2026-08-22 09:00:00.0</text:p>
          </table:table-cell>
          <table:table-cell office:string-value="67767" office:value-type="string">
            <text:p>67767</text:p>
          </table:table-cell>
          <table:table-cell office:string-value="MRT Op Plan 8.22-24.26" office:value-type="string">
            <text:p>MRT Op Plan 8.22-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9 07:24:00.0" office:value-type="string">
            <text:p>2026-08-19 07:24:00.0</text:p>
          </table:table-cell>
          <table:table-cell office:string-value="2026-08-21 09:00:00.0" office:value-type="string">
            <text:p>2026-08-21 09:00:00.0</text:p>
          </table:table-cell>
          <table:table-cell office:string-value="67718" office:value-type="string">
            <text:p>67718</text:p>
          </table:table-cell>
          <table:table-cell office:string-value="MRT Op Plan 8.21.26" office:value-type="string">
            <text:p>MRT Op Plan 8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8 08:17:00.0" office:value-type="string">
            <text:p>2026-08-18 08:17:00.0</text:p>
          </table:table-cell>
          <table:table-cell office:string-value="2026-08-20 09:00:00.0" office:value-type="string">
            <text:p>2026-08-20 09:00:00.0</text:p>
          </table:table-cell>
          <table:table-cell office:string-value="67660" office:value-type="string">
            <text:p>67660</text:p>
          </table:table-cell>
          <table:table-cell office:string-value="MRT Op Plan 8.20.26" office:value-type="string">
            <text:p>MRT Op Plan 8.20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08:49:00.0" office:value-type="string">
            <text:p>2026-08-17 08:49:00.0</text:p>
          </table:table-cell>
          <table:table-cell office:string-value="2026-08-17 08:50:00.0" office:value-type="string">
            <text:p>2026-08-17 08:50:00.0</text:p>
          </table:table-cell>
          <table:table-cell office:string-value="67601" office:value-type="string">
            <text:p>6760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9:00.0" office:value-type="string">
            <text:p>2026-08-17 08:39:00.0</text:p>
          </table:table-cell>
          <table:table-cell office:string-value="2026-08-19 09:00:00.0" office:value-type="string">
            <text:p>2026-08-19 09:00:00.0</text:p>
          </table:table-cell>
          <table:table-cell office:string-value="67600" office:value-type="string">
            <text:p>67600</text:p>
          </table:table-cell>
          <table:table-cell office:string-value="MRT Op Plan 8.19.26" office:value-type="string">
            <text:p>MRT Op Plan 8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7 08:38:00.0" office:value-type="string">
            <text:p>2026-08-17 08:38:00.0</text:p>
          </table:table-cell>
          <table:table-cell office:string-value="2026-08-18 09:00:00.0" office:value-type="string">
            <text:p>2026-08-18 09:00:00.0</text:p>
          </table:table-cell>
          <table:table-cell office:string-value="67599" office:value-type="string">
            <text:p>67599</text:p>
          </table:table-cell>
          <table:table-cell office:string-value="MRT Op Plan 8.18.26" office:value-type="string">
            <text:p>MRT Op Plan 8.18.26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42</meta:creation-date>
    <meta:editing-cycles>1</meta:editing-cycles>
    <dc:language>en</dc:language>
    <dc:creator>ZETHOU-WWEXT01P$</dc:creator>
    <dc:date>2026-08-28T07:42:42</dc:date>
    <meta:editing-duration>PT0.036S</meta:editing-duration>
  </office:meta>
</office:document-meta>
</file>