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Dec 31 2999 12:00AM" office:value-type="string">
            <text:p>Dec 31 2999 12:00AM</text:p>
          </table:table-cell>
          <table:table-cell office:string-value="120252" office:value-type="string">
            <text:p>120252</text:p>
          </table:table-cell>
          <table:table-cell office:string-value="Tiger MESSENGER+ Customer Overview" office:value-type="string">
            <text:p>Tiger MESSENGER+ Customer Overview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6:07:34</meta:creation-date>
    <meta:editing-cycles>1</meta:editing-cycles>
    <dc:language>en</dc:language>
    <dc:creator>ZETHOU-WWEXT04P$</dc:creator>
    <dc:date>2026-08-28T06:07:34</dc:date>
    <meta:editing-duration>PT0.007S</meta:editing-duration>
  </office:meta>
</office:document-meta>
</file>