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7:50PM" office:value-type="string">
            <text:p>Aug 27 2026 <text:s text:c="1"/>7:50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63" office:value-type="string">
            <text:p>12026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7:50PM" office:value-type="string">
            <text:p>Aug 27 2026 <text:s text:c="1"/>7:50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64" office:value-type="string">
            <text:p>120264</text:p>
          </table:table-cell>
          <table:table-cell office:string-value="ENTERPRISE SOUTH EDDY" office:value-type="string">
            <text:p>ENTERPRISE SOUTH EDDY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7:50PM" office:value-type="string">
            <text:p>Aug 27 2026 <text:s text:c="1"/>7:50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62" office:value-type="string">
            <text:p>12026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6:36PM" office:value-type="string">
            <text:p>Aug 27 2026 <text:s text:c="1"/>6:36PM</text:p>
          </table:table-cell>
          <table:table-cell office:string-value="Aug 28 2026  9:00AM" office:value-type="string">
            <text:p>Aug 28 2026 <text:s text:c="1"/>9:00AM</text:p>
          </table:table-cell>
          <table:table-cell office:string-value="Aug 29 2026  8:59AM" office:value-type="string">
            <text:p>Aug 29 2026 <text:s text:c="1"/>8:59AM</text:p>
          </table:table-cell>
          <table:table-cell office:string-value="120258" office:value-type="string">
            <text:p>120258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6:36PM" office:value-type="string">
            <text:p>Aug 27 2026 <text:s text:c="1"/>6:36PM</text:p>
          </table:table-cell>
          <table:table-cell office:string-value="Aug 28 2026  9:00AM" office:value-type="string">
            <text:p>Aug 28 2026 <text:s text:c="1"/>9:00AM</text:p>
          </table:table-cell>
          <table:table-cell office:string-value="Aug 29 2026  8:59AM" office:value-type="string">
            <text:p>Aug 29 2026 <text:s text:c="1"/>8:59AM</text:p>
          </table:table-cell>
          <table:table-cell office:string-value="120257" office:value-type="string">
            <text:p>120257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6:36PM" office:value-type="string">
            <text:p>Aug 27 2026 <text:s text:c="1"/>6:36PM</text:p>
          </table:table-cell>
          <table:table-cell office:string-value="Aug 28 2026  9:00AM" office:value-type="string">
            <text:p>Aug 28 2026 <text:s text:c="1"/>9:00AM</text:p>
          </table:table-cell>
          <table:table-cell office:string-value="Aug 29 2026  8:59AM" office:value-type="string">
            <text:p>Aug 29 2026 <text:s text:c="1"/>8:59AM</text:p>
          </table:table-cell>
          <table:table-cell office:string-value="120256" office:value-type="string">
            <text:p>120256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3:05PM" office:value-type="string">
            <text:p>Aug 27 2026 <text:s text:c="1"/>3:05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55" office:value-type="string">
            <text:p>120255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3:05PM" office:value-type="string">
            <text:p>Aug 27 2026 <text:s text:c="1"/>3:05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54" office:value-type="string">
            <text:p>12025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1:38PM" office:value-type="string">
            <text:p>Aug 27 2026 <text:s text:c="1"/>1:38PM</text:p>
          </table:table-cell>
          <table:table-cell office:string-value="Aug 28 2026  9:00AM" office:value-type="string">
            <text:p>Aug 28 2026 <text:s text:c="1"/>9:00AM</text:p>
          </table:table-cell>
          <table:table-cell office:string-value="Aug 29 2026  8:59AM" office:value-type="string">
            <text:p>Aug 29 2026 <text:s text:c="1"/>8:59AM</text:p>
          </table:table-cell>
          <table:table-cell office:string-value="120251" office:value-type="string">
            <text:p>120251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1:38PM" office:value-type="string">
            <text:p>Aug 27 2026 <text:s text:c="1"/>1:38PM</text:p>
          </table:table-cell>
          <table:table-cell office:string-value="Aug 28 2026  9:00AM" office:value-type="string">
            <text:p>Aug 28 2026 <text:s text:c="1"/>9:00AM</text:p>
          </table:table-cell>
          <table:table-cell office:string-value="Aug 29 2026  8:59AM" office:value-type="string">
            <text:p>Aug 29 2026 <text:s text:c="1"/>8:59AM</text:p>
          </table:table-cell>
          <table:table-cell office:string-value="120250" office:value-type="string">
            <text:p>120250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 1:38PM" office:value-type="string">
            <text:p>Aug 27 2026 <text:s text:c="1"/>1:38PM</text:p>
          </table:table-cell>
          <table:table-cell office:string-value="Aug 28 2026  9:00AM" office:value-type="string">
            <text:p>Aug 28 2026 <text:s text:c="1"/>9:00AM</text:p>
          </table:table-cell>
          <table:table-cell office:string-value="Aug 29 2026  8:59AM" office:value-type="string">
            <text:p>Aug 29 2026 <text:s text:c="1"/>8:59AM</text:p>
          </table:table-cell>
          <table:table-cell office:string-value="120249" office:value-type="string">
            <text:p>120249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10:37AM" office:value-type="string">
            <text:p>Aug 27 2026 10:37A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47" office:value-type="string">
            <text:p>12024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7 2026 10:37AM" office:value-type="string">
            <text:p>Aug 27 2026 10:37A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46" office:value-type="string">
            <text:p>12024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6 2026  7:15PM" office:value-type="string">
            <text:p>Aug 26 2026 <text:s text:c="1"/>7:15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37" office:value-type="string">
            <text:p>12023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6 2026  7:15PM" office:value-type="string">
            <text:p>Aug 26 2026 <text:s text:c="1"/>7:15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36" office:value-type="string">
            <text:p>12023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6 2026  7:15PM" office:value-type="string">
            <text:p>Aug 26 2026 <text:s text:c="1"/>7:15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35" office:value-type="string">
            <text:p>12023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6 2026  1:49PM" office:value-type="string">
            <text:p>Aug 26 2026 <text:s text:c="1"/>1:49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26" office:value-type="string">
            <text:p>120226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6 2026  1:49PM" office:value-type="string">
            <text:p>Aug 26 2026 <text:s text:c="1"/>1:49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24" office:value-type="string">
            <text:p>120224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26 2026  1:49PM" office:value-type="string">
            <text:p>Aug 26 2026 <text:s text:c="1"/>1:49PM</text:p>
          </table:table-cell>
          <table:table-cell office:string-value="Aug 27 2026  9:00AM" office:value-type="string">
            <text:p>Aug 27 2026 <text:s text:c="1"/>9:00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25" office:value-type="string">
            <text:p>120225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37</meta:creation-date>
    <meta:editing-cycles>1</meta:editing-cycles>
    <dc:language>en</dc:language>
    <dc:creator>ZETHOU-WWEXT03P$</dc:creator>
    <dc:date>2026-08-28T06:07:37</dc:date>
    <meta:editing-duration>PT0.014S</meta:editing-duration>
  </office:meta>
</office:document-meta>
</file>